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2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2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3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3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43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44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45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46" style:parent-style-name="Normal" style:family="paragraph">
      <style:paragraph-properties fo:keep-together="always" style:text-autospace="none" fo:text-align="justify" fo:line-height="150%"/>
    </style:style>
    <style:style style:name="T4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4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55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6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7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5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61" style:parent-style-name="Fuentedepárrafopredeter." style:family="text">
      <style:text-properties style:font-name="Arial" style:font-name-complex="Arial" fo:color="#000000" fo:font-size="11pt" style:font-size-asian="11pt" style:font-size-complex="11pt"/>
    </style:style>
    <style:style style:name="T6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6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7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8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8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0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0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0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0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0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0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0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0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0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0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18" style:parent-style-name="Fuentedepárrafopredeter.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11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2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134" style:parent-style-name="Normal" style:family="paragraph">
      <style:paragraph-properties fo:text-align="justify" fo:margin-top="0.0833in" fo:line-height="150%"/>
      <style:text-properties style:font-name="Arial" style:font-name-complex="Arial" fo:font-size="11pt" style:font-size-asian="11pt" style:font-size-complex="11pt"/>
    </style:style>
    <style:style style:name="P135" style:parent-style-name="Normal" style:family="paragraph">
      <style:paragraph-properties fo:text-align="justify" fo:line-height="150%"/>
    </style:style>
    <style:style style:name="T13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39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40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4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4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4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4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4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4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4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48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4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5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5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5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53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54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5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5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57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58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59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60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61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T162" style:parent-style-name="Fuentedepárrafopredeter." style:family="text">
      <style:text-properties style:font-name="Arial" style:font-name-complex="Arial" fo:color="#FF0000" fo:font-size="11pt" style:font-size-asian="11pt" style:font-size-complex="11pt"/>
    </style:style>
    <style:style style:name="P163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164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165" style:parent-style-name="Normal" style:family="paragraph">
      <style:paragraph-properties fo:text-align="justify" fo:line-height="150%"/>
      <style:text-properties style:font-name="Arial" style:font-name-complex="Arial"/>
    </style:style>
  </office:automatic-styles>
  <office:body>
    <office:text text:use-soft-page-breaks="true">
      <text:p text:style-name="P1"><text:span text:style-name="T2">D./DO</text:span><text:span text:style-name="T3">Ñ</text:span><text:span text:style-name="T4">A<text:s/></text:span><text:span text:style-name="T5">(NOM</text:span><text:span text:style-name="T6">BR</text:span><text:span text:style-name="T7">E<text:s/></text:span><text:span text:style-name="T8">Y</text:span><text:span text:style-name="T9"><text:s/>APEL</text:span><text:span text:style-name="T10">L</text:span><text:span text:style-name="T11">IDOS D</text:span><text:span text:style-name="T12">E L</text:span><text:span text:style-name="T13">A PERSO</text:span><text:span text:style-name="T14">N</text:span><text:span text:style-name="T15">A QUE<text:s/></text:span><text:span text:style-name="T16">FIRM</text:span><text:span text:style-name="T17">A)</text:span><text:span text:style-name="T18">,</text:span><text:span text:style-name="T19"><text:s/></text:span><text:span text:style-name="T20">con DNI (</text:span><text:span text:style-name="T21">NÚMERO<text:s/></text:span><text:span text:style-name="T22">Y<text:s/></text:span><text:span text:style-name="T23">LETRA D</text:span><text:span text:style-name="T24">EL</text:span><text:span text:style-name="T25"><text:s/>DOCUMENTO)</text:span><text:span text:style-name="T26">, en calidad</text:span><text:span text:style-name="T27"><text:s/>de</text:span><text:span text:style-name="T28"><text:s/>(CARGO QUE OSTENTA)</text:span><text:span text:style-name="T29">, d</text:span><text:span text:style-name="T30">e la entidad</text:span><text:span text:style-name="T31"><text:s/></text:span><text:span text:style-name="T32">(NOM</text:span><text:span text:style-name="T33">BR</text:span><text:span text:style-name="T34">E D</text:span><text:span text:style-name="T35">E LA ENTIDAD</text:span><text:span text:style-name="T36">)</text:span><text:span text:style-name="T37"><text:s/>en Galicia, con NIF<text:s/></text:span><text:span text:style-name="T38">(NÚMERO DE IDENTIFICACIÓN FISCAL D</text:span><text:span text:style-name="T39">E L</text:span><text:span text:style-name="T40">A ORGANIZACIÓN)</text:span><text:span text:style-name="T41">,</text:span><text:span text:style-name="T42"><text:s/></text:span></text:p>
      <text:p text:style-name="P43"/>
      <text:p text:style-name="P44">CERTIFICA:</text:p>
      <text:p text:style-name="P45"/>
      <text:p text:style-name="P46"><text:span text:style-name="T47">Que<text:s/></text:span><text:span text:style-name="T48">el</text:span><text:span text:style-name="T49"><text:s/></text:span><text:span text:style-name="T50">pro</text:span><text:span text:style-name="T51">y</text:span><text:span text:style-name="T52">ecto</text:span><text:span text:style-name="T53"><text:s/>titulado</text:span><text:span text:style-name="T54"><text:s/></text:span><text:span text:style-name="T55">“</text:span><text:span text:style-name="T56">PON</text:span><text:span text:style-name="T57">ER TÍTULO PRO</text:span><text:span text:style-name="T58">Y</text:span><text:span text:style-name="T59">ECTO</text:span><text:span text:style-name="T60">”</text:span><text:span text:style-name="T61">,</text:span><text:span text:style-name="T62"><text:s/>s</text:span><text:span text:style-name="T63">ubvencionado po</text:span><text:span text:style-name="T64">r<text:s/></text:span><text:span text:style-name="T65">la<text:s/></text:span><text:span text:style-name="T66">Xunta de Galicia,<text:s/></text:span><text:span text:style-name="T67">en el<text:s/></text:span><text:span text:style-name="T68">marco</text:span><text:span text:style-name="T69"><text:s/>d</text:span><text:span text:style-name="T70">e l</text:span><text:span text:style-name="T71">a<text:s/></text:span><text:span text:style-name="T72">Orde</text:span><text:span text:style-name="T73">n</text:span><text:span text:style-name="T74"><text:s/></text:span><text:span text:style-name="T75">de<text:s/></text:span><text:span text:style-name="T76">13</text:span><text:span text:style-name="T77"><text:s/>de abril de 202</text:span><text:span text:style-name="T78">6</text:span><text:span text:style-name="T79"><text:s/></text:span><text:span text:style-name="T80">po</text:span><text:span text:style-name="T81">r<text:s/></text:span><text:span text:style-name="T82">la que</text:span><text:span text:style-name="T83"><text:s/>se apr</text:span><text:span text:style-name="T84">ue</text:span><text:span text:style-name="T85">ban<text:s/></text:span><text:span text:style-name="T86">l</text:span><text:span text:style-name="T87">as bases reguladoras d</text:span><text:span text:style-name="T88">e la concesión de subvencio</text:span><text:span text:style-name="T89">n</text:span><text:span text:style-name="T90">e</text:span><text:span text:style-name="T91">s, en<text:s/></text:span><text:span text:style-name="T92">régimen</text:span><text:span text:style-name="T93"><text:s/>de<text:s/></text:span><text:span text:style-name="T94">concurrencia</text:span><text:span text:style-name="T95"><text:s/>competitiva, para<text:s/></text:span><text:span text:style-name="T96">l</text:span><text:span text:style-name="T97">a<text:s/></text:span><text:span text:style-name="T98">ejecución</text:span><text:span text:style-name="T99"><text:s/>de<text:s/></text:span><text:span text:style-name="T100">micro</text:span><text:span text:style-name="T101">proyectos</text:span><text:span text:style-name="T102"><text:s/>de cooperación para<text:s/></text:span><text:span text:style-name="T103">el</text:span><text:span text:style-name="T104"><text:s/></text:span><text:span text:style-name="T105">desarrollo</text:span><text:span text:style-name="T106"><text:s/></text:span><text:span text:style-name="T107">en el<text:s/></text:span><text:span text:style-name="T108">exterior promovidos po</text:span><text:span text:style-name="T109">r<text:s/></text:span><text:span text:style-name="T110">los<text:s/></text:span><text:span text:style-name="T111">agentes</text:span><text:span text:style-name="T112"><text:s/>de cooperación</text:span><text:span text:style-name="T113"><text:s/></text:span><text:span text:style-name="T114">y</text:span><text:span text:style-name="T115"><text:s/>se procede a<text:s/></text:span><text:span text:style-name="T116">su</text:span><text:span text:style-name="T117"><text:s/>convocatoria</text:span><text:span text:style-name="T118">,</text:span><text:span text:style-name="T119"><text:s/></text:span><text:span text:style-name="T120">se realizó</text:span><text:span text:style-name="T121"><text:s/></text:span><text:span text:style-name="T122">en su totalidad</text:span><text:span text:style-name="T123"><text:s/></text:span><text:span text:style-name="T124">de<text:s/></text:span><text:span text:style-name="T125">conformidad</text:span><text:span text:style-name="T126"><text:s/></text:span><text:span text:style-name="T127">y lo</text:span><text:span text:style-name="T128">s fondos<text:s/></text:span><text:span text:style-name="T129">se aplicaron</text:span><text:span text:style-name="T130"><text:s/>a</text:span><text:span text:style-name="T131">l</text:span><text:span text:style-name="T132"><text:s/>fin destinado</text:span><text:span text:style-name="T133">.</text:span></text:p>
      <text:p text:style-name="P134"/>
      <text:p text:style-name="P135"><text:span text:style-name="T136">Y</text:span><text:span text:style-name="T137"><text:s/>para que así conste a</text:span><text:span text:style-name="T138"><text:s/>l</text:span><text:span text:style-name="T139">os efectos de<text:s/></text:span><text:span text:style-name="T140">justificación</text:span><text:span text:style-name="T141"><text:s/>d</text:span><text:span text:style-name="T142">e l</text:span><text:span text:style-name="T143">a subvención concedida a</text:span><text:span text:style-name="T144">l</text:span><text:span text:style-name="T145"><text:s/></text:span><text:span text:style-name="T146">proyecto</text:span><text:span text:style-name="T147"><text:s/>titulado<text:s/></text:span><text:span text:style-name="T148">“PO</text:span><text:span text:style-name="T149">N</text:span><text:span text:style-name="T150">ER TÍTULO D</text:span><text:span text:style-name="T151">EL</text:span><text:span text:style-name="T152"><text:s/>PRO</text:span><text:span text:style-name="T153">Y</text:span><text:span text:style-name="T154">ECTO”</text:span><text:span text:style-name="T155">,<text:s/></text:span><text:span text:style-name="T156">firma<text:s/></text:span><text:span text:style-name="T157">electrónicamente</text:span><text:span text:style-name="T158"><text:s/>en<text:s/></text:span><text:span text:style-name="T159">PO</text:span><text:span text:style-name="T160">N</text:span><text:span text:style-name="T161">ER<text:s/></text:span><text:span text:style-name="T162">LUGAR</text:span></text:p>
      <text:p text:style-name="P163"/>
      <text:p text:style-name="P164"/>
      <text:p text:style-name="P1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language="es" fo:country="ES" style:language-asian="es" style:country-asian="ES" fo:hyphenate="false"/>
    </style:style>
    <style:style style:name="Fuentedepárrafopredeter." style:display-name="Fuente de párrafo predeter." style:family="text"/>
    <style:style style:name="Textodeglobo" style:display-name="Texto de globo" style:family="paragraph" style:parent-style-name="Normal">
      <style:text-properties style:font-name="Tahoma" style:font-name-complex="Tahoma" fo:font-size="8pt" style:font-size-asian="8pt" style:font-size-complex="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575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subject/>
    <meta:initial-creator>Quince</meta:initial-creator>
    <dc:creator>Diz Otero, Carolina</dc:creator>
    <meta:creation-date>2026-05-19T13:09:00Z</meta:creation-date>
    <dc:date>2026-05-19T13:09:00Z</dc:date>
    <meta:print-date>2012-04-13T07:2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8" meta:character-count="924" meta:row-count="6" meta:non-whitespace-character-count="787"/>
  </office:meta>
</office:document-meta>
</file>